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font-face-decls>
    <style:font-face style:name="Monaco" svg:font-family="Monaco"/>
  </office:font-face-decls>
  <office:automatic-styles>
    <style:style style:name="P1" style:family="paragraph" style:parent-style-name="Standard">
      <style:text-properties style:font-name="Monaco" fo:font-size="10.0pt"/>
    </style:style>
    <style:style style:name="TableColumn1" style:family="table-column">
      <style:table-column-properties style:column-width="3.4625in" style:rel-column-width="32767*"/>
    </style:style>
  </office:automatic-styles>
  <office:body>
    <office:text>
      <text:p text:style-name="P1">&lt;!DOCTYPE html PUBLIC "-//W3C//DTD XHTML 1.0 Strict//EN" "http://www.w3.org/TR/xhtml1/DTD/xhtml1-strict.dtd"&gt;</text:p>
      <text:p text:style-name="P1">&lt;html xmlns="http://www.w3.org/1999/xhtml" lang="en" xml:lang="en" dir="ltr"&gt;</text:p>
      <text:p text:style-name="P1"/>
      <text:p text:style-name="P1">&lt;head&gt;</text:p>
      <text:p text:style-name="P1">&lt;meta http-equiv="Content-Type" content="text/html; charset=utf-8" /&gt;</text:p>
      <text:p text:style-name="P1"><text:s text:c="2"/>&lt;title&gt;* | &lt;/title&gt;</text:p>
      <text:p text:style-name="P1"><text:s text:c="2"/>&lt;meta http-equiv="Content-Type" content="text/html; charset=utf-8" /&gt;</text:p>
      <text:p text:style-name="P1">&lt;link rel="alternate" type="application/rss+xml" title="* RSS" href="http://localhost:8888/drupal/?q=rss.xml" /&gt;</text:p>
      <text:p text:style-name="P1"/>
      <text:p text:style-name="P1"><text:s text:c="2"/>&lt;link type="text/css" rel="stylesheet" media="all" href="/drupal/modules/views/css/views.css?2" /&gt;</text:p>
      <text:p text:style-name="P1">&lt;link type="text/css" rel="stylesheet" media="all" href="/drupal/modules/book/book.css?2" /&gt;</text:p>
      <text:p text:style-name="P1">&lt;link type="text/css" rel="stylesheet" media="all" href="/drupal/modules/cck/theme/content-module.css?2" /&gt;</text:p>
      <text:p text:style-name="P1">&lt;link type="text/css" rel="stylesheet" media="all" href="/drupal/modules/fckeditor/fckeditor.css?2" /&gt;</text:p>
      <text:p text:style-name="P1">&lt;link type="text/css" rel="stylesheet" media="all" href="/drupal/modules/filefield/filefield.css?2" /&gt;</text:p>
      <text:p text:style-name="P1">&lt;link type="text/css" rel="stylesheet" media="all" href="/drupal/modules/node/node.css?2" /&gt;</text:p>
      <text:p text:style-name="P1">&lt;link type="text/css" rel="stylesheet" media="all" href="/drupal/modules/poll/poll.css?2" /&gt;</text:p>
      <text:p text:style-name="P1">&lt;link type="text/css" rel="stylesheet" media="all" href="/drupal/modules/system/defaults.css?2" /&gt;</text:p>
      <text:p text:style-name="P1">&lt;link type="text/css" rel="stylesheet" media="all" href="/drupal/modules/system/system.css?2" /&gt;</text:p>
      <text:p text:style-name="P1">&lt;link type="text/css" rel="stylesheet" media="all" href="/drupal/modules/system/system-menus.css?2" /&gt;</text:p>
      <text:p text:style-name="P1">&lt;link type="text/css" rel="stylesheet" media="all" href="/drupal/modules/user/user.css?2" /&gt;</text:p>
      <text:p text:style-name="P1">&lt;link type="text/css" rel="stylesheet" media="all" href="/drupal/modules/forum/forum.css?2" /&gt;</text:p>
      <text:p text:style-name="P1">&lt;link type="text/css" rel="stylesheet" media="all" href="/drupal/modules/plus1/plus1.css?2" /&gt;</text:p>
      <text:p text:style-name="P1">&lt;link type="text/css" rel="stylesheet" media="all" href="/drupal/modules/ddblock/ddblock.css?2" /&gt;</text:p>
      <text:p text:style-name="P1">&lt;link type="text/css" rel="stylesheet" media="all" href="/drupal/sites/default/files/color/magazeen-38d9d819/general.css?2" /&gt;</text:p>
      <text:p text:style-name="P1">&lt;link type="text/css" rel="stylesheet" media="all" href="/drupal/sites/default/files/color/magazeen-38d9d819/style.css?2" /&gt;</text:p>
      <text:p text:style-name="P1">&lt;link type="text/css" rel="stylesheet" media="all" href="/drupal/sites/default/files/color/magazeen-38d9d819/typography.css?2" /&gt;</text:p>
      <text:p text:style-name="P1">&lt;link type="text/css" rel="stylesheet" media="print" href="/drupal/sites/all/themes/magazeen/css/print.css?2" /&gt;</text:p>
      <text:p text:style-name="P1">&lt;!--[if IE]&gt;</text:p>
      <text:p text:style-name="P1">&lt;link type="text/css" rel="stylesheet" media="all" href="/drupal/sites/all/themes/magazeen/css/iefix.css?2" /&gt;</text:p>
      <text:p text:style-name="P1">&lt;![endif]--&gt;</text:p>
      <text:p text:style-name="P1"><text:s/></text:p>
      <text:p text:style-name="P1"><text:s text:c="2"/>&lt;script type="text/javascript" src="/drupal/misc/jquery.js?2"&gt;&lt;/script&gt;</text:p>
      <text:p text:style-name="P1">&lt;script type="text/javascript" src="/drupal/misc/drupal.js?2"&gt;&lt;/script&gt;</text:p>
      <text:p text:style-name="P1">&lt;script type="text/javascript" src="/drupal/modules/plus1/jquery.plus1.js?2"&gt;&lt;/script&gt;</text:p>
      <text:p text:style-name="P1">&lt;script type="text/javascript" src="/drupal/modules/ddblock/js/jquery.cycle.all.min.js?2"&gt;&lt;/script&gt;</text:p>
      <text:p text:style-name="P1">&lt;script type="text/javascript" src="/drupal/modules/ddblock/js/jquery.easing.1.1.1.js?2"&gt;&lt;/script&gt;</text:p>
      <text:p text:style-name="P1">&lt;script type="text/javascript" src="/drupal/modules/ddblock/js/json2.pack.js?2"&gt;&lt;/script&gt;</text:p>
      <text:p text:style-name="P1">&lt;script type="text/javascript" src="/drupal/modules/ddblock/js/ddblock.js?2"&gt;&lt;/script&gt;</text:p>
      <text:p text:style-name="P1">&lt;script type="text/javascript"&gt;</text:p>
      <text:p text:style-name="P1">&lt;!--//--&gt;&lt;![CDATA[//&gt;&lt;!--</text:p>
      <text:p text:style-name="P1">jQuery.extend(Drupal.settings, { "basePath": "/drupal/", "plus1": { "widget_class": "plus1-widget", "link_class": "plus1-link", "message_class": "plus1-msg", "score_class": "plus1-score" }, "ddblockContent": { "3": { "block": "3", "contentContainer": "div.slide", "custom": "", "fx": "fade", "height": 195, "next": 0, "overflow": "hidden", "pager": "custom-pager", "pagerEvent": "click", "pagerContainer": ".custom-pager-item", "pause": 1, "setDimensions": "custom", "slideTextPosition": "right", "slideTextContainer": "div.slide-text", "slideTextEffectBefore": "fadeOut", "slideTextEffectBeforeSpeed": 250, "slideTextEffectAfter": "fadeIn", "slideTextEffectAfterSpeed": 1000, "speed": 1000, "timeOut": 3000, "width": 195 } } });</text:p>
      <text:p text:style-name="P1">//--&gt;&lt;!]]&gt;</text:p>
      <text:p text:style-name="P1">&lt;/script&gt;</text:p>
      <text:p text:style-name="P1">&lt;/head&gt;</text:p>
      <text:p text:style-name="P1"/>
      <text:p text:style-name="P1">&lt;body class="front logged-in page-node one-sidebar sidebar-right"&gt;</text:p>
      <text:p text:style-name="P1"/>
      <text:p text:style-name="P1"><text:s text:c="2"/>&lt;div id="header"&gt;&lt;div class="container clearfix"&gt;</text:p>
      <text:p text:style-name="P1"/>
      <text:p text:style-name="P1"><text:s text:c="10"/>&lt;div id="logo"&gt;</text:p>
      <text:p text:style-name="P1"><text:s text:c="18"/>&lt;div id="logo-title"&gt;&lt;a href="/drupal/" title="Home" rel="home"&gt;&lt;img src="/drupal/sites/default/files/magazeen_logo.png" alt="Home" id="logo-image" /&gt;&lt;/a&gt;&lt;/div&gt;</text:p>
      <text:p text:style-name="P1"><text:s text:c="8"/></text:p>
      <text:p text:style-name="P1"><text:s text:c="8"/></text:p>
      <text:p text:style-name="P1"><text:s text:c="30"/>&lt;h1 id="site-name"&gt;</text:p>
      <text:p text:style-name="P1"><text:s text:c="14"/>&lt;a href="/drupal/" title="Home" rel="home"&gt;</text:p>
      <text:p text:style-name="P1"><text:s text:c="16"/>* <text:s text:c="13"/>&lt;/a&gt;</text:p>
      <text:p text:style-name="P1"><text:s text:c="12"/>&lt;/h1&gt;</text:p>
      <text:p text:style-name="P1"><text:s text:c="24"/>&lt;/div&gt; &lt;!-- /#logo --&gt;</text:p>
      <text:p text:style-name="P1"><text:s text:c="4"/></text:p>
      <text:p text:style-name="P1"><text:s text:c="10"/>&lt;form action="/drupal/" <text:s/>accept-charset="UTF-8" method="post" id="search-theme-form"&gt;</text:p>
      <text:p text:style-name="P1">&lt;div&gt;&lt;div class="form-item" id="edit-search-theme-form-1-wrapper"&gt;</text:p>
      <text:p text:style-name="P1"><text:s/>&lt;input type="text" maxlength="128" name="search_theme_form" id="edit-search-theme-form-1" size="15" value="Search" onblur="if (this.value == &amp;#039;&amp;#039;) {this.value = &amp;#039;Search&amp;#039;;}" onfocus="if (this.value == &amp;#039;Search&amp;#039;) {this.value = &amp;#039;&amp;#039;;}" class="form-text" /&gt;</text:p>
      <text:p text:style-name="P1">&lt;/div&gt;</text:p>
      <text:p text:style-name="P1">&lt;input type="image" name="search-submit" id="search-submit" <text:s/>class="form-submit" src="/drupal/sites/all/themes/magazeen/images/search.png" /&gt;</text:p>
      <text:p text:style-name="P1">&lt;input type="hidden" name="form_build_id" id="form-88acb8f6122c45f6bee8ef3eb1707753" value="form-88acb8f6122c45f6bee8ef3eb1707753" <text:s/>/&gt;</text:p>
      <text:p text:style-name="P1">&lt;input type="hidden" name="form_token" id="edit-search-theme-form-form-token" value="25c923fbe2b85ec34e54e8d659508117" <text:s/>/&gt;</text:p>
      <text:p text:style-name="P1">&lt;input type="hidden" name="form_id" id="edit-search-theme-form" value="search_theme_form" <text:s/>/&gt;</text:p>
      <text:p text:style-name="P1"/>
      <text:p text:style-name="P1">&lt;/div&gt;&lt;/form&gt;</text:p>
      <text:p text:style-name="P1"><text:s text:c="4"/><text:tab/><text:tab/><text:tab/></text:p>
      <text:p text:style-name="P1"><text:s text:c="2"/>&lt;/div&gt;&lt;/div&gt;&lt;!-- /container, /#header --&gt;</text:p>
      <text:p text:style-name="P1"/>
      <text:p text:style-name="P1"><text:s text:c="6"/>&lt;div id="navigation"&gt;&lt;div class="container clearfix"&gt;</text:p>
      <text:p text:style-name="P1"/>
      <text:p text:style-name="P1"><text:s text:c="16"/>&lt;ul class="pages"&gt;&lt;li class="menu-172 first"&gt;&lt;a href="/drupal/?q=node/9" title="Contact Us"&gt;Contact Us&lt;/a&gt;&lt;/li&gt;</text:p>
      <text:p text:style-name="P1">&lt;li class="menu-207 last"&gt;&lt;a href="/drupal/?q=node/14" title="Festivals"&gt;Festivals&lt;/a&gt;&lt;/li&gt;</text:p>
      <text:p text:style-name="P1">&lt;/ul&gt; <text:s text:c="5"/></text:p>
      <text:p text:style-name="P1"><text:s text:c="14"/>&lt;div id="rss"&gt;</text:p>
      <text:p text:style-name="P1"><text:s text:c="10"/>&lt;a href="http://localhost:8888/drupal/?q=rss.xml" class="feed-icon"&gt;&lt;img src="/drupal/sites/all/themes/magazeen/images/rss.png" alt="Subscribe to RSS" title="Subscribe to RSS" width="16" height="16" /&gt;&lt;/a&gt; <text:s text:c="7"/>&lt;/div&gt;&lt;!-- /#rss --&gt;</text:p>
      <text:p text:style-name="P1"><text:s text:c="6"/></text:p>
      <text:p text:style-name="P1"><text:s text:c="4"/>&lt;/div&gt;&lt;/div&gt;&lt;!-- /container, /#navigation --&gt;</text:p>
      <text:p text:style-name="P1"><text:s text:c="2"/></text:p>
      <text:p text:style-name="P1"><text:tab/></text:p>
      <text:p text:style-name="P1"><text:s text:c="2"/>&lt;div id="page" class="clearfix"&gt;&lt;div class="container"&gt;</text:p>
      <text:p text:style-name="P1"/>
      <text:p text:style-name="P1"><text:s text:c="4"/>&lt;div class="main-content left"&gt;</text:p>
      <text:p text:style-name="P1"/>
      <text:p text:style-name="P1"><text:s text:c="14"/>&lt;div id="content-header"&gt;</text:p>
      <text:p text:style-name="P1"><text:s text:c="10"/>&lt;div class="messages status"&gt;</text:p>
      <text:p text:style-name="P1"><text:s/>&lt;ul&gt;</text:p>
      <text:p text:style-name="P1"><text:s text:c="2"/>&lt;li&gt;&lt;pre&gt;array (</text:p>
      <text:p text:style-name="P1"><text:s text:c="2"/>'delta' =&gt; '3',</text:p>
      <text:p text:style-name="P1"><text:s text:c="2"/>'output_type' =&gt; 'view_fields',</text:p>
      <text:p text:style-name="P1"><text:s text:c="2"/>'pager' =&gt; 'custom-pager',</text:p>
      <text:p text:style-name="P1"><text:s text:c="2"/>'pager_container' =&gt; NULL,</text:p>
      <text:p text:style-name="P1"><text:s text:c="2"/>'pager_event' =&gt; NULL,</text:p>
      <text:p text:style-name="P1"><text:s text:c="2"/>'pager_height' =&gt; 63,</text:p>
      <text:p text:style-name="P1"><text:s text:c="2"/>'pager_width' =&gt; 195,</text:p>
      <text:p text:style-name="P1"><text:s text:c="2"/>'imgcache_pager_item' =&gt; '&lt;none&gt;',</text:p>
      <text:p text:style-name="P1"><text:s text:c="2"/>'pager_position' =&gt; 'bottom',</text:p>
      <text:p text:style-name="P1"><text:s text:c="2"/>'template' =&gt; 'custom',</text:p>
      <text:p text:style-name="P1"><text:s text:c="2"/>'custom_template' =&gt; 'gradient-green40p',</text:p>
      <text:p text:style-name="P1"><text:s text:c="2"/>'view_name' =&gt; 'news_items',</text:p>
      <text:p text:style-name="P1">)&lt;/pre&gt;&lt;/li&gt;</text:p>
      <text:p text:style-name="P1"><text:s text:c="2"/>&lt;li&gt;&lt;pre&gt;stdClass::__set_state(array(</text:p>
      <text:p text:style-name="P1"><text:s text:c="3"/>'nid' =&gt; '27',</text:p>
      <text:p text:style-name="P1"><text:s text:c="3"/>'node_title' =&gt; 'News Item 1',</text:p>
      <text:p text:style-name="P1"><text:s text:c="3"/>'node_data_field_pager_item_text_field_pager_item_text_value' =&gt; 'News item pager 1',</text:p>
      <text:p text:style-name="P1"><text:s text:c="3"/>'node_type' =&gt; 'ddblock_news_item',</text:p>
      <text:p text:style-name="P1"><text:s text:c="3"/>'node_vid' =&gt; '27',</text:p>
      <text:p text:style-name="P1"><text:s text:c="3"/>'node_data_field_pager_item_text_field_slide_text_value' =&gt; '&lt;p&gt;News item slide 1&lt;/p&gt;',</text:p>
      <text:p text:style-name="P1"><text:s text:c="3"/>'node_data_field_pager_item_text_field_image_fid' =&gt; '107',</text:p>
      <text:p text:style-name="P1"><text:s text:c="3"/>'node_data_field_pager_item_text_field_image_list' =&gt; '1',</text:p>
      <text:p text:style-name="P1"><text:s text:c="3"/>'node_data_field_pager_item_text_field_image_data' =&gt; 'a:3:{s:11:"description";s:0:"";s:3:"alt";s:0:"";s:5:"title";s:0:"";}',</text:p>
      <text:p text:style-name="P1"><text:s text:c="3"/>'node_revisions_body' =&gt; '&lt;p&gt;&amp;nbsp;News item 1.&amp;nbsp;News item 1.&amp;nbsp;News item 1.&amp;nbsp;News item 1.&amp;nbsp;News item 1.&amp;nbsp;News item 1.&amp;nbsp;News item 1.&amp;nbsp;News item 1.&amp;nbsp;News item 1.&amp;nbsp;News item 1.&amp;nbsp;News item 1.&lt;/p&gt;',</text:p>
      <text:p text:style-name="P1"><text:s text:c="3"/>'node_revisions_format' =&gt; '1',</text:p>
      <text:p text:style-name="P1"><text:s text:c="3"/>'node_created' =&gt; '1250745289',</text:p>
      <text:p text:style-name="P1">))&lt;/pre&gt;&lt;/li&gt;</text:p>
      <text:p text:style-name="P1"><text:s/>&lt;/ul&gt;</text:p>
      <text:p text:style-name="P1">&lt;/div&gt;</text:p>
      <text:p text:style-name="P1"><text:s text:c="38"/>&lt;/div&gt; &lt;!-- /#content-header --&gt;</text:p>
      <text:p text:style-name="P1"><text:s text:c="6"/></text:p>
      <text:p text:style-name="P1"><text:s text:c="6"/>&lt;div id="content"&gt;&lt;div id="content-inner"&gt;</text:p>
      <text:p text:style-name="P1"><text:s text:c="8"/></text:p>
      <text:p text:style-name="P1"><text:s text:c="8"/>&lt;div id="content-area"&gt;</text:p>
      <text:p text:style-name="P1"><text:s text:c="10"/></text:p>
      <text:p text:style-name="P1">&lt;div id="node-5" class="node odd teaser node-type-story"&gt;&lt;div class="node-inner"&gt;</text:p>
      <text:p text:style-name="P1"/>
      <text:p text:style-name="P1"><text:s text:c="2"/>&lt;div class="post-meta clearfix"&gt;</text:p>
      <text:p text:style-name="P1"><text:s text:c="4"/>&lt;h2 class="post-title left"&gt;</text:p>
      <text:p text:style-name="P1"><text:s text:c="6"/>&lt;a href="/drupal/?q=node/5" title="Rock N Roll Hall of Fame"&gt;Rock N Roll Hall of Fame&lt;/a&gt;</text:p>
      <text:p text:style-name="P1"><text:s text:c="4"/>&lt;/h2&gt;</text:p>
      <text:p text:style-name="P1"/>
      <text:p text:style-name="P1"><text:s text:c="4"/></text:p>
      <text:p text:style-name="P1"><text:s text:c="4"/>&lt;p class="post-info right"&gt;</text:p>
      <text:p text:style-name="P1"><text:s text:c="14"/>&lt;span&gt; By &lt;a href="/drupal/?q=user/1" title="View user profile."&gt;mk840200&lt;/a&gt;&lt;/span&gt;Sat, 08/01/2009 - 15:42 <text:s text:c="9"/>&lt;/p&gt; <text:s/></text:p>
      <text:p text:style-name="P1"><text:s text:c="2"/>&lt;/div&gt;</text:p>
      <text:p text:style-name="P1"/>
      <text:p text:style-name="P1"><text:s text:c="2"/>&lt;div class="post-box"&gt;</text:p>
      <text:p text:style-name="P1"><text:s text:c="4"/>&lt;div class="post"&gt;</text:p>
      <text:p text:style-name="P1"><text:s text:c="24"/>&lt;div class="comment-count"&gt;</text:p>
      <text:p text:style-name="P1"><text:s text:c="12"/>&lt;a href="/drupal/?q=node/5#comments" title="Jump to the first comment of this posting."&gt;1 comment&lt;/a&gt; <text:s text:c="9"/>&lt;/div&gt;</text:p>
      <text:p text:style-name="P1"><text:s text:c="26"/>&lt;p&gt;Annette get inducted. <text:s/>Advisory ID: DRUPAL-SA-CONTRIB-2009-010 Project: Plus 1 (third-party module) Version: 6.x Date ... forgery (CSRF) Description The Plus 1 module provides a voting widget for content that records votes ... for users to unknowingly vote for content. Versions affected Versions of Plus 1 prior to 6.x-2.6 Drupal&lt;/p&gt;</text:p>
      <text:p text:style-name="P1">&lt;div class="plus1-widget"&gt;&lt;div class="plus1-msg"&gt;Thanks for voting&lt;/div&gt;&lt;div class="plus1-score"&gt;1&lt;/div&gt;&lt;/div&gt; <text:s text:c="9"/>&lt;/div&gt;</text:p>
      <text:p text:style-name="P1"><text:s text:c="10"/>&lt;div class="post-footer clearfix"&gt;</text:p>
      <text:p text:style-name="P1"><text:s text:c="18"/>&lt;div class="continue-reading"&gt;</text:p>
      <text:p text:style-name="P1"><text:s text:c="12"/>&lt;a href="/drupal/?q=node/5" title="Read the rest of this posting."&gt;Continue Reading&lt;/a&gt; <text:s text:c="9"/>&lt;/div&gt;</text:p>
      <text:p text:style-name="P1"><text:s text:c="16"/>&lt;div class="category-menu"&gt;</text:p>
      <text:p text:style-name="P1"><text:s text:c="18"/>&lt;/div&gt;</text:p>
      <text:p text:style-name="P1"><text:s text:c="6"/>&lt;/div&gt;</text:p>
      <text:p text:style-name="P1"><text:s text:c="6"/>&lt;/div&gt;</text:p>
      <text:p text:style-name="P1"/>
      <text:p text:style-name="P1">&lt;/div&gt;&lt;/div&gt; &lt;!-- /node-inner, /node --&gt;&lt;div id="block-ddblock-3" class="block block-ddblock region-odd even region-count-1 count-2 with-block-editing clearfix"&gt;&lt;div class="block-inner"&gt;</text:p>
      <text:p text:style-name="P1"/>
      <text:p text:style-name="P1"><text:s text:c="2"/>&lt;h2 class="title"&gt;ddbblock - news items slideshow&lt;/h2&gt;</text:p>
      <text:p text:style-name="P1"/>
      <text:p text:style-name="P1"><text:s text:c="2"/>&lt;div class="content"&gt;</text:p>
      <text:p text:style-name="P1"><text:s text:c="4"/>&lt;!-- dynamic display block slideshow --&gt;</text:p>
      <text:p text:style-name="P1">&lt;div id="ddblock-3" class="ddblock-cycle-gradient-green40p clear-block"&gt;</text:p>
      <text:p text:style-name="P1"><text:s/>&lt;div class="container clear-block border"&gt;</text:p>
      <text:p text:style-name="P1"><text:s text:c="2"/>&lt;div class="image-box-white-grey-white-10"&gt;</text:p>
      <text:p text:style-name="P1"><text:s text:c="3"/>&lt;div class="image-box-corner-wrapper"&gt;</text:p>
      <text:p text:style-name="P1"><text:s text:c="4"/>&lt;div class="image-box-top-side"&gt;&lt;div class="left"&gt;&lt;/div&gt;&lt;div class="right"&gt;&lt;/div&gt;&lt;/div&gt;</text:p>
      <text:p text:style-name="P1"><text:s text:c="5"/>&lt;div class="image-box-left-side"&gt;</text:p>
      <text:p text:style-name="P1"><text:s text:c="6"/>&lt;div class="image-box-right-side"&gt;</text:p>
      <text:p text:style-name="P1"><text:s text:c="7"/>&lt;div class="container-inner clear-block border"&gt;</text:p>
      <text:p text:style-name="P1"><text:s text:c="16"/>&lt;!-- slider content --&gt;</text:p>
      <text:p text:style-name="P1"><text:s text:c="8"/>&lt;div class="slider clear-block border"&gt;</text:p>
      <text:p text:style-name="P1"><text:s text:c="9"/>&lt;div class="slider-inner clear-block border"&gt;</text:p>
      <text:p text:style-name="P1"><text:s text:c="33"/>&lt;div class="slide clear-block border"&gt;</text:p>
      <text:p text:style-name="P1"><text:s text:c="13"/>&lt;div class="slide-inner clear-block border"&gt;</text:p>
      <text:p text:style-name="P1"><text:s text:c="14"/>&lt;div class="corners"&gt;</text:p>
      <text:p text:style-name="P1"><text:s text:c="15"/>&lt;img src="/drupal/sites/default/files/ClevelandFlag1_0.png" alt="News Item 1"/&gt; <text:s text:c="14"/>&lt;div class="tl"&gt;&lt;/div&gt;</text:p>
      <text:p text:style-name="P1"><text:s text:c="15"/>&lt;div class="tr"&gt;&lt;/div&gt;</text:p>
      <text:p text:style-name="P1"><text:s text:c="15"/>&lt;div class="bl"&gt;&lt;/div&gt;</text:p>
      <text:p text:style-name="P1"><text:s text:c="15"/>&lt;div class="br"&gt;&lt;/div&gt;</text:p>
      <text:p text:style-name="P1"><text:s text:c="14"/>&lt;/div&gt; <text:s text:c="18"/></text:p>
      <text:p text:style-name="P1"><text:s text:c="14"/>&lt;div class="slide-text slide-text-vertical slide-text-right clear-block border"&gt;</text:p>
      <text:p text:style-name="P1"><text:s text:c="15"/>&lt;div class="slide-text-inner clear-block border"&gt;</text:p>
      <text:p text:style-name="P1"><text:s text:c="16"/>&lt;div class="slide-title slide-title-vertical clear-block border"&gt;</text:p>
      <text:p text:style-name="P1"><text:s text:c="17"/>&lt;div class="slide-title-inner clear-block border"&gt;</text:p>
      <text:p text:style-name="P1"><text:s text:c="18"/>&lt;h2&gt;News Item 1&lt;/h2&gt;</text:p>
      <text:p text:style-name="P1"><text:s text:c="17"/>&lt;/div&gt; &lt;!-- slide-title-inner--&gt;</text:p>
      <text:p text:style-name="P1"><text:s text:c="16"/>&lt;/div&gt; <text:s/>&lt;!-- slide-title--&gt;</text:p>
      <text:p text:style-name="P1"><text:s text:c="16"/>&lt;div class="slide-body-vertical clear-block border"&gt;</text:p>
      <text:p text:style-name="P1"><text:s text:c="17"/>&lt;div class="slide-body-inner clear-block border"&gt;</text:p>
      <text:p text:style-name="P1"><text:s text:c="18"/>&lt;p&gt;&lt;p&gt;News item slide 1&lt;/p&gt;&lt;/p&gt;</text:p>
      <text:p text:style-name="P1"><text:s text:c="17"/>&lt;/div&gt; &lt;!-- slide-body-inner--&gt;</text:p>
      <text:p text:style-name="P1"><text:s text:c="16"/>&lt;/div&gt; <text:s/>&lt;!-- slide-body--&gt;</text:p>
      <text:p text:style-name="P1"><text:s text:c="16"/>&lt;div class="slide-read-more slide-read-more-vertical clear-block border"&gt;</text:p>
      <text:p text:style-name="P1"><text:tab/><text:tab/><text:tab/><text:tab/><text:s text:c="9"/>&lt;p&gt;&lt;a href="/drupal/?q=node/27"&gt;Read more...&lt;/a&gt;&lt;/p&gt;</text:p>
      <text:p text:style-name="P1"><text:tab/><text:tab/><text:tab/><text:tab/><text:s text:c="8"/>&lt;/div&gt;&lt;!-- slide-read-more--&gt;</text:p>
      <text:p text:style-name="P1"><text:s text:c="15"/>&lt;/div&gt; &lt;!-- slide-text-inner--&gt;</text:p>
      <text:p text:style-name="P1"><text:s text:c="14"/>&lt;/div&gt; <text:s/>&lt;!-- slide-text--&gt;</text:p>
      <text:p text:style-name="P1"><text:s text:c="13"/>&lt;/div&gt; &lt;!-- slide-inner--&gt;</text:p>
      <text:p text:style-name="P1"><text:s text:c="12"/>&lt;/div&gt; <text:s/>&lt;!-- slide--&gt;</text:p>
      <text:p text:style-name="P1"><text:s text:c="23"/>&lt;div class="slide clear-block border"&gt;</text:p>
      <text:p text:style-name="P1"><text:s text:c="13"/>&lt;div class="slide-inner clear-block border"&gt;</text:p>
      <text:p text:style-name="P1"><text:s text:c="14"/>&lt;div class="corners"&gt;</text:p>
      <text:p text:style-name="P1"><text:s text:c="15"/>&lt;img src="/drupal/sites/default/files/test1.jpg" alt="News Item 2"/&gt; <text:s text:c="14"/>&lt;div class="tl"&gt;&lt;/div&gt;</text:p>
      <text:p text:style-name="P1"><text:s text:c="15"/>&lt;div class="tr"&gt;&lt;/div&gt;</text:p>
      <text:p text:style-name="P1"><text:s text:c="15"/>&lt;div class="bl"&gt;&lt;/div&gt;</text:p>
      <text:p text:style-name="P1"><text:s text:c="15"/>&lt;div class="br"&gt;&lt;/div&gt;</text:p>
      <text:p text:style-name="P1"><text:s text:c="14"/>&lt;/div&gt; <text:s text:c="18"/></text:p>
      <text:p text:style-name="P1"><text:s text:c="14"/>&lt;div class="slide-text slide-text-vertical slide-text-right clear-block border"&gt;</text:p>
      <text:p text:style-name="P1"><text:s text:c="15"/>&lt;div class="slide-text-inner clear-block border"&gt;</text:p>
      <text:p text:style-name="P1"><text:s text:c="16"/>&lt;div class="slide-title slide-title-vertical clear-block border"&gt;</text:p>
      <text:p text:style-name="P1"><text:s text:c="17"/>&lt;div class="slide-title-inner clear-block border"&gt;</text:p>
      <text:p text:style-name="P1"><text:s text:c="18"/>&lt;h2&gt;News Item 2&lt;/h2&gt;</text:p>
      <text:p text:style-name="P1"><text:s text:c="17"/>&lt;/div&gt; &lt;!-- slide-title-inner--&gt;</text:p>
      <text:p text:style-name="P1"><text:s text:c="16"/>&lt;/div&gt; <text:s/>&lt;!-- slide-title--&gt;</text:p>
      <text:p text:style-name="P1"><text:s text:c="16"/>&lt;div class="slide-body-vertical clear-block border"&gt;</text:p>
      <text:p text:style-name="P1"><text:s text:c="17"/>&lt;div class="slide-body-inner clear-block border"&gt;</text:p>
      <text:p text:style-name="P1"><text:s text:c="18"/>&lt;p&gt;&lt;p&gt;&amp;nbsp;News Item Slider 2&lt;/p&gt;&lt;/p&gt;</text:p>
      <text:p text:style-name="P1"><text:s text:c="17"/>&lt;/div&gt; &lt;!-- slide-body-inner--&gt;</text:p>
      <text:p text:style-name="P1"><text:s text:c="16"/>&lt;/div&gt; <text:s/>&lt;!-- slide-body--&gt;</text:p>
      <text:p text:style-name="P1"><text:s text:c="16"/>&lt;div class="slide-read-more slide-read-more-vertical clear-block border"&gt;</text:p>
      <text:p text:style-name="P1"><text:tab/><text:tab/><text:tab/><text:tab/><text:s text:c="9"/>&lt;p&gt;&lt;a href="/drupal/?q=node/28"&gt;Read more...&lt;/a&gt;&lt;/p&gt;</text:p>
      <text:p text:style-name="P1"><text:tab/><text:tab/><text:tab/><text:tab/><text:s text:c="8"/>&lt;/div&gt;&lt;!-- slide-read-more--&gt;</text:p>
      <text:p text:style-name="P1"><text:s text:c="15"/>&lt;/div&gt; &lt;!-- slide-text-inner--&gt;</text:p>
      <text:p text:style-name="P1"><text:s text:c="14"/>&lt;/div&gt; <text:s/>&lt;!-- slide-text--&gt;</text:p>
      <text:p text:style-name="P1"><text:s text:c="13"/>&lt;/div&gt; &lt;!-- slide-inner--&gt;</text:p>
      <text:p text:style-name="P1"><text:s text:c="12"/>&lt;/div&gt; <text:s/>&lt;!-- slide--&gt;</text:p>
      <text:p text:style-name="P1"><text:s text:c="30"/>&lt;/div&gt; &lt;!-- slider-inner--&gt;</text:p>
      <text:p text:style-name="P1"><text:s text:c="8"/>&lt;/div&gt; <text:s/>&lt;!-- slider--&gt;</text:p>
      <text:p text:style-name="P1"><text:s text:c="15"/>&lt;!-- custom pager image --&gt; </text:p>
      <text:p text:style-name="P1"><text:s text:c="8"/>&lt;!-- custom pager with images. --&gt;</text:p>
      <text:p text:style-name="P1"><text:s/>&lt;div class="spacer-horizontal"&gt;&lt;b&gt;&lt;/b&gt;&lt;/div&gt;</text:p>
      <text:p text:style-name="P1">&lt;div id="ddblock-custom-pager-3" class="custom-pager custom-pager-bottom clear-block border"&gt;</text:p>
      <text:p text:style-name="P1"><text:s/>&lt;div <text:s/>class="custom-pager-inner clear-block border"&gt;</text:p>
      <text:p text:style-name="P1"><text:s text:c="12"/>&lt;div class="custom-pager-item custom-pager-item-0"&gt;</text:p>
      <text:p text:style-name="P1"><text:s text:c="5"/>&lt;div class="corners"&gt; </text:p>
      <text:p text:style-name="P1"><text:s text:c="6"/>&lt;div class="custom-pager-item-inner"&gt; </text:p>
      <text:p text:style-name="P1"><text:s text:c="6"/>&lt;a href="#" title="navigate to topic" class="pager-link"&gt;&lt;img src="/drupal/sites/default/files/ClevelandFlag1_0.png" alt="News item pager 1"/&gt;&lt;/a&gt;</text:p>
      <text:p text:style-name="P1"><text:s text:c="6"/>&lt;/div&gt;</text:p>
      <text:p text:style-name="P1"><text:s text:c="6"/>&lt;div class="tl"&gt;&lt;/div&gt;</text:p>
      <text:p text:style-name="P1"><text:s text:c="6"/>&lt;div class="tr"&gt;&lt;/div&gt;</text:p>
      <text:p text:style-name="P1"><text:s text:c="6"/>&lt;div class="bl"&gt;&lt;/div&gt;</text:p>
      <text:p text:style-name="P1"><text:s text:c="6"/>&lt;div class="br"&gt;&lt;/div&gt;</text:p>
      <text:p text:style-name="P1"><text:s text:c="5"/>&lt;/div&gt; &lt;!-- /corners --&gt; <text:s text:c="11"/></text:p>
      <text:p text:style-name="P1"><text:s text:c="4"/>&lt;/div&gt; &lt;!-- /custom-pager-item --&gt;</text:p>
      <text:p text:style-name="P1"><text:s text:c="8"/>&lt;div class="spacer-vertical"&gt;&lt;/div&gt;</text:p>
      <text:p text:style-name="P1"><text:s text:c="11"/>&lt;div class="custom-pager-item custom-pager-item-1"&gt;</text:p>
      <text:p text:style-name="P1"><text:s text:c="5"/>&lt;div class="corners"&gt; </text:p>
      <text:p text:style-name="P1"><text:s text:c="6"/>&lt;div class="custom-pager-item-inner"&gt; </text:p>
      <text:p text:style-name="P1"><text:s text:c="6"/>&lt;a href="#" title="navigate to topic" class="pager-link"&gt;&lt;img src="/drupal/sites/default/files/test1.jpg" alt="News Item pager 2"/&gt;&lt;/a&gt;</text:p>
      <text:p text:style-name="P1"><text:s text:c="6"/>&lt;/div&gt;</text:p>
      <text:p text:style-name="P1"><text:s text:c="6"/>&lt;div class="tl"&gt;&lt;/div&gt;</text:p>
      <text:p text:style-name="P1"><text:s text:c="6"/>&lt;div class="tr"&gt;&lt;/div&gt;</text:p>
      <text:p text:style-name="P1"><text:s text:c="6"/>&lt;div class="bl"&gt;&lt;/div&gt;</text:p>
      <text:p text:style-name="P1"><text:s text:c="6"/>&lt;div class="br"&gt;&lt;/div&gt;</text:p>
      <text:p text:style-name="P1"><text:s text:c="5"/>&lt;/div&gt; &lt;!-- /corners --&gt; <text:s text:c="11"/></text:p>
      <text:p text:style-name="P1"><text:s text:c="4"/>&lt;/div&gt; &lt;!-- /custom-pager-item --&gt;</text:p>
      <text:p text:style-name="P1"><text:s text:c="8"/>&lt;div class="spacer-vertical"&gt;&lt;/div&gt;</text:p>
      <text:p text:style-name="P1"><text:s text:c="10"/>&lt;/div&gt; &lt;!-- /pager-inner--&gt;</text:p>
      <text:p text:style-name="P1">&lt;/div&gt; <text:s/>&lt;!-- /pager--&gt;</text:p>
      <text:p text:style-name="P1"><text:s text:c="14"/>&lt;/div&gt; &lt;!-- container-inner--&gt;</text:p>
      <text:p text:style-name="P1"><text:s text:c="6"/>&lt;/div&gt; &lt;!--image-box-right-side--&gt;</text:p>
      <text:p text:style-name="P1"><text:s text:c="5"/>&lt;/div&gt; &lt;!--image-box-left-side--&gt;</text:p>
      <text:p text:style-name="P1"><text:s text:c="4"/>&lt;div class="image-box-bottom-side"&gt;&lt;div class="left"&gt;&lt;/div&gt;&lt;div class="right"&gt;&lt;/div&gt;&lt;/div&gt;</text:p>
      <text:p text:style-name="P1"><text:s text:c="3"/>&lt;/div&gt; &lt;!--image-box-corner-wrapper--&gt;</text:p>
      <text:p text:style-name="P1"><text:s text:c="2"/>&lt;/div&gt; &lt;!--image-box-white-greyshadow-white-10--&gt;</text:p>
      <text:p text:style-name="P1"><text:s/>&lt;/div&gt; &lt;!--container--&gt; <text:s text:c="5"/></text:p>
      <text:p text:style-name="P1">&lt;/div&gt; &lt;!-- <text:s/>template --&gt;</text:p>
      <text:p text:style-name="P1"><text:s text:c="2"/>&lt;/div&gt;</text:p>
      <text:p text:style-name="P1"/>
      <text:p text:style-name="P1"><text:s text:c="2"/>&lt;div class="edit"&gt;&lt;a href="/drupal/?q=admin/build/block/configure/ddblock/3&amp;amp;destination=node" title="configure this block" class="block-config"&gt;&lt;span&gt;configure&lt;/span&gt;&lt;/a&gt;&lt;/div&gt;</text:p>
      <text:p text:style-name="P1">&lt;/div&gt;&lt;/div&gt; &lt;!-- /block-inner, /block --&gt; <text:s text:c="7"/>&lt;/div&gt;</text:p>
      <text:p text:style-name="P1"><text:s text:c="6"/>&lt;/div&gt;&lt;/div&gt; &lt;!-- /#content-inner, /#content --&gt;</text:p>
      <text:p text:style-name="P1"><text:s text:c="6"/></text:p>
      <text:p text:style-name="P1"><text:s text:c="4"/>&lt;/div&gt;&lt;!-- /main-content --&gt;</text:p>
      <text:p text:style-name="P1"><text:tab/><text:tab/><text:tab/></text:p>
      <text:p text:style-name="P1"><text:s text:c="10"/>&lt;div class="sidebar right"&gt;</text:p>
      <text:p text:style-name="P1"><text:s text:c="8"/>&lt;div id="block-user-1" class="block block-user region-odd odd region-count-1 count-1 with-block-editing clearfix"&gt;&lt;div class="block-inner"&gt;</text:p>
      <text:p text:style-name="P1"/>
      <text:p text:style-name="P1"><text:s text:c="2"/>&lt;h2 class="title"&gt;mk840200&lt;/h2&gt;</text:p>
      <text:p text:style-name="P1"/>
      <text:p text:style-name="P1"><text:s text:c="2"/>&lt;div class="content"&gt;</text:p>
      <text:p text:style-name="P1"><text:s text:c="4"/>&lt;ul class="menu"&gt;&lt;li class="leaf first"&gt;&lt;a href="/drupal/?q=book" title=""&gt;Books&lt;/a&gt;&lt;/li&gt;</text:p>
      <text:p text:style-name="P1">&lt;li class="leaf"&gt;&lt;a href="/drupal/?q=filter/tips"&gt;Compose tips&lt;/a&gt;&lt;/li&gt;</text:p>
      <text:p text:style-name="P1">&lt;li class="leaf"&gt;&lt;a href="/drupal/?q=user/1"&gt;My account&lt;/a&gt;&lt;/li&gt;</text:p>
      <text:p text:style-name="P1">&lt;li class="leaf"&gt;&lt;a href="/drupal/?q=top-rated-points"&gt;Top content (Plus1)&lt;/a&gt;&lt;/li&gt;</text:p>
      <text:p text:style-name="P1">&lt;li class="collapsed"&gt;&lt;a href="/drupal/?q=node/add"&gt;Create content&lt;/a&gt;&lt;/li&gt;</text:p>
      <text:p text:style-name="P1">&lt;li class="collapsed"&gt;&lt;a href="/drupal/?q=admin"&gt;Administer&lt;/a&gt;&lt;/li&gt;</text:p>
      <text:p text:style-name="P1">&lt;li class="leaf last"&gt;&lt;a href="/drupal/?q=logout"&gt;Log out&lt;/a&gt;&lt;/li&gt;</text:p>
      <text:p text:style-name="P1">&lt;/ul&gt; <text:s/>&lt;/div&gt;</text:p>
      <text:p text:style-name="P1"/>
      <text:p text:style-name="P1"><text:s text:c="2"/>&lt;div class="edit"&gt;&lt;a href="/drupal/?q=admin/build/block/configure/user/1&amp;amp;destination=node" title="configure this block" class="block-config"&gt;&lt;span&gt;configure&lt;/span&gt;&lt;/a&gt; &lt;a href="/drupal/?q=admin/build/menu-customize/navigation&amp;amp;destination=node" title="edit the menu that defines this block" class="block-edit-menu"&gt;&lt;span&gt;edit menu&lt;/span&gt;&lt;/a&gt;&lt;/div&gt;</text:p>
      <text:p text:style-name="P1">&lt;/div&gt;&lt;/div&gt; &lt;!-- /block-inner, /block --&gt; <text:s text:c="5"/>&lt;/div&gt;&lt;!-- /sidebar --&gt;</text:p>
      <text:p text:style-name="P1"><text:s text:c="4"/></text:p>
      <text:p text:style-name="P1"><text:s text:c="2"/>&lt;/div&gt;&lt;/div&gt;&lt;!-- /container, /#page--&gt;</text:p>
      <text:p text:style-name="P1"/>
      <text:p text:style-name="P1"><text:s text:c="2"/></text:p>
      <text:p text:style-name="P1"><text:s text:c="2"/></text:p>
      <text:p text:style-name="P1"><text:tab/></text:p>
      <text:p text:style-name="P1">&lt;/body&gt;</text:p>
      <text:p text:style-name="P1">&lt;/html&gt;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Times" svg:font-family="Times"/>
  </office:font-face-decls>
  <office:styles>
    <style:default-style style:family="paragraph">
      <style:paragraph-properties style:tab-stop-distance="0.5in"/>
      <style:text-properties style:font-name="Times" fo:font-size="12.0p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</office:styles>
  <office:automatic-styles>
    <style:page-layout style:name="Standard">
      <style:page-layout-properties fo:page-width="8.5in" fo:page-height="11.0in" style:print-orientation="portrait" fo:margin-top="0.5in" fo:margin-bottom="0.5in" fo:margin-left="1.0in" fo:margin-right="1.0in"/>
    </style:page-layout>
  </office:automatic-styles>
  <office:master-styles>
    <style:master-page style:name="Standard" style:page-layout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CocoaODFWriter/949.27</meta:generator>
  </office:meta>
</office:document-meta>
</file>